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800000027C52057FCF43538F60.png" manifest:media-type="image/png"/>
  <manifest:file-entry manifest:full-path="Pictures/1000000000000E25000006173876D5647DA42F5E.png" manifest:media-type="image/png"/>
  <manifest:file-entry manifest:full-path="Pictures/10000000000000580000004F563A3AEDFFCB8D0E.png" manifest:media-type="image/png"/>
  <manifest:file-entry manifest:full-path="Pictures/10000000000000C7000000EDC929FE04354311D1.png" manifest:media-type="image/png"/>
  <manifest:file-entry manifest:full-path="Pictures/1000000000000438000005A0D128A53823AEB735.png" manifest:media-type="image/png"/>
  <manifest:file-entry manifest:full-path="Pictures/1000000000000438000005A0C838E4527A05813B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Bold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0.873cm" style:protect="position size"/>
    </style:style>
    <style:style style:name="gr3" style:family="graphic" style:parent-style-name="standard">
      <style:graphic-properties draw:stroke="none" svg:stroke-color="#000000" draw:fill="none" draw:fill-color="#ffffff" fo:min-height="0.791cm" style:protect="position size"/>
    </style:style>
    <style:style style:name="gr4" style:family="graphic" style:parent-style-name="standard">
      <style:graphic-properties draw:stroke="none" svg:stroke-color="#000000" draw:fill="none" draw:fill-color="#ffffff" fo:min-height="0.728cm"/>
    </style:style>
    <style:style style:name="gr5" style:family="graphic" style:parent-style-name="Object_20_with_20_no_20_fill_20_and_20_no_20_line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203cm"/>
    </style:style>
    <style:style style:name="gr7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013cm"/>
    </style:style>
    <style:style style:name="gr8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cm"/>
    </style:style>
    <style:style style:name="gr9" style:family="graphic" style:parent-style-name="standard">
      <style:graphic-properties draw:stroke="none" svg:stroke-color="#000000" draw:fill="none" draw:fill-color="#ffffff" fo:min-height="0.475cm"/>
    </style:style>
    <style:style style:name="gr10" style:family="graphic" style:parent-style-name="objectwithoutfill">
      <style:graphic-properties svg:stroke-width="0.04cm" svg:stroke-color="#000000" draw:marker-start-width="0.323cm" draw:marker-end-width="0.323cm" draw:fill="none" fo:padding-top="0.274cm" fo:padding-bottom="0.145cm" fo:padding-left="0.27cm" fo:padding-right="0.27cm"/>
    </style:style>
    <style:style style:name="gr11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fo:padding-top="0.254cm"/>
    </style:style>
    <style:style style:name="gr12" style:family="graphic" style:parent-style-name="standard">
      <style:graphic-properties draw:stroke="none" draw:fill-color="#000000" draw:textarea-horizontal-align="justify" draw:textarea-vertical-align="middle" draw:auto-grow-height="false" fo:min-height="0cm" fo:min-width="0cm"/>
    </style:style>
    <style:style style:name="gr13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425cm"/>
    </style:style>
    <style:style style:name="gr14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1.22cm"/>
    </style:style>
    <style:style style:name="gr15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274cm" fo:min-width="1.22cm"/>
    </style:style>
    <style:style style:name="gr16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239cm" fo:min-width="0.425cm"/>
    </style:style>
    <style:style style:name="gr17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528cm" fo:min-width="0.425cm"/>
    </style:style>
    <style:style style:name="gr18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239cm" fo:min-width="0cm"/>
    </style:style>
    <style:style style:name="gr19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191cm" fo:min-width="0.186cm"/>
    </style:style>
    <style:style style:name="gr20" style:family="graphic" style:parent-style-name="standard">
      <style:graphic-properties draw:stroke="none" svg:stroke-color="#000000" draw:fill="none" draw:fill-color="#ffffff" fo:min-height="1.639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3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4" style:family="paragraph">
      <loext:graphic-properties draw:fill="none" draw:fill-color="#ffffff"/>
      <style:paragraph-properties style:writing-mode="lr-tb"/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P5" style:family="paragraph">
      <loext:graphic-properties draw:fill="solid" draw:fill-color="#ffffff"/>
      <style:paragraph-properties fo:text-align="center"/>
    </style:style>
    <style:style style:name="P6" style:family="paragraph">
      <loext:graphic-properties draw:fill="none" draw:fill-color="#ffffff"/>
      <style:paragraph-properties style:writing-mode="lr-tb"/>
      <style:text-properties style:font-name="Arial2" fo:font-size="12pt" fo:font-weight="bold" style:font-size-asian="18pt" style:font-size-complex="18pt"/>
    </style:style>
    <style:style style:name="P7" style:family="paragraph">
      <style:paragraph-properties fo:text-align="center" style:writing-mode="lr-tb"/>
      <style:text-properties fo:font-size="12pt"/>
    </style:style>
    <style:style style:name="P8" style:family="paragraph">
      <loext:graphic-properties draw:fill-color="#000000"/>
      <style:paragraph-properties fo:text-align="center" style:writing-mode="lr-tb"/>
      <style:text-properties fo:font-size="12pt"/>
    </style:style>
    <style:style style:name="P9" style:family="paragraph">
      <loext:graphic-properties draw:fill-color="#000000"/>
      <style:paragraph-properties fo:text-align="center"/>
      <style:text-properties fo:font-size="10pt" fo:font-weight="bold" style:font-size-asian="18pt" style:font-size-complex="18pt"/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T4" style:family="text">
      <style:text-properties style:font-name="Arial2" fo:font-size="12pt" fo:font-weight="bold" style:font-size-asian="18pt" style:font-size-complex="18pt"/>
    </style:style>
    <style:style style:name="T5" style:family="text">
      <style:text-properties fo:color="#000000" style:font-name="Times New Roman2" fo:font-size="7pt" fo:font-style="normal" fo:font-weight="bold" style:font-size-asian="10pt" style:font-size-complex="10pt"/>
    </style:style>
    <style:style style:name="T6" style:family="text">
      <style:text-properties style:font-name="Arial" fo:font-size="10pt" style:font-size-asian="10pt" style:font-size-complex="10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22.665cm" svg:height="9.72cm" draw:transform="rotate (1.5707963267949) translate (5.608cm 23.911cm)">
          <draw:image xlink:href="Pictures/1000000000000E25000006173876D5647DA42F5E.png" xlink:type="simple" xlink:show="embed" xlink:actuate="onLoad" loext:mime-type="image/pn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a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26</text:span></text:p>
          </draw:text-box>
        </draw:frame>
        <draw:frame draw:style-name="gr4" draw:text-style-name="P4" draw:layer="layout" svg:width="7.281cm" svg:height="1.107cm" svg:x="7.473cm" svg:y="24.359cm">
          <draw:text-box>
            <text:p><text:span text:style-name="T3">SCHEMATIC SITE PLAN</text:span></text:p>
          </draw:text-box>
        </draw:frame>
        <draw:frame draw:style-name="gr5" draw:text-style-name="P1" draw:layer="layout" svg:width="1.866cm" svg:height="1.666cm" draw:transform="rotate (1.5707963267949) translate (24.016cm 2.566cm)">
          <draw:image xlink:href="Pictures/10000000000000580000004F563A3AEDFFCB8D0E.png" xlink:type="simple" xlink:show="embed" xlink:actuate="onLoad" loext:mime-type="image/png">
            <text:p/>
          </draw:image>
        </draw:frame>
        <draw:g>
          <draw:frame draw:style-name="gr5" draw:text-style-name="P1" draw:layer="layout" svg:width="2.18cm" svg:height="2.165cm" draw:transform="rotate (-0.642455697659113) translate (17.961cm 0.826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6" draw:text-style-name="P5" draw:layer="layout" svg:width="0.703cm" svg:height="0.37cm" draw:transform="rotate (-0.642455697659113) translate (18.643cm 1.159cm)">
            <text:p/>
            <draw:enhanced-geometry svg:viewBox="0 0 21600 21600" draw:type="rectangle" draw:enhanced-path="M 0 0 L 21600 0 21600 21600 0 21600 0 0 Z N"/>
          </draw:custom-shape>
          <draw:custom-shape draw:style-name="gr7" draw:text-style-name="P5" draw:layer="layout" svg:width="0.513cm" svg:height="0.37cm" draw:transform="rotate (-0.642455697659113) translate (17.306cm 1.368cm)">
            <text:p/>
            <draw:enhanced-geometry svg:viewBox="0 0 21600 21600" draw:type="rectangle" draw:enhanced-path="M 0 0 L 21600 0 21600 21600 0 21600 0 0 Z N"/>
          </draw:custom-shape>
          <draw:custom-shape draw:style-name="gr7" draw:text-style-name="P5" draw:layer="layout" svg:width="0.513cm" svg:height="0.37cm" draw:transform="rotate (-0.642455697659113) translate (17.521cm 2.888cm)">
            <text:p/>
            <draw:enhanced-geometry svg:viewBox="0 0 21600 21600" draw:type="rectangle" draw:enhanced-path="M 0 0 L 21600 0 21600 21600 0 21600 0 0 Z N"/>
          </draw:custom-shape>
          <draw:custom-shape draw:style-name="gr8" draw:text-style-name="P5" draw:layer="layout" svg:width="0.348cm" svg:height="0.37cm" draw:transform="rotate (-0.642455697659113) translate (18.997cm 2.722cm)">
            <text:p/>
            <draw:enhanced-geometry svg:viewBox="0 0 21600 21600" draw:type="rectangle" draw:enhanced-path="M 0 0 L 21600 0 21600 21600 0 21600 0 0 Z N"/>
          </draw:custom-shape>
        </draw:g>
        <draw:frame draw:style-name="gr9" draw:text-style-name="P6" draw:layer="layout" svg:width="0.642cm" svg:height="0.854cm" svg:x="18.487cm" svg:y="1.006cm">
          <draw:text-box>
            <text:p><text:span text:style-name="T4">N</text:span></text:p>
          </draw:text-box>
        </draw:frame>
        <draw:g>
          <draw:line draw:style-name="gr10" draw:text-style-name="P1" draw:layer="layout" svg:x1="24.156cm" svg:y1="10.357cm" svg:x2="24.556cm" svg:y2="10.357cm">
            <text:p/>
          </draw:line>
          <draw:line draw:style-name="gr10" draw:text-style-name="P1" draw:layer="layout" svg:x1="24.156cm" svg:y1="10.357cm" svg:x2="24.556cm" svg:y2="10.357cm">
            <text:p/>
          </draw:line>
          <draw:line draw:style-name="gr10" draw:text-style-name="P1" draw:layer="layout" svg:x1="24.357cm" svg:y1="10.566cm" svg:x2="24.357cm" svg:y2="10.166cm">
            <text:p/>
          </draw:line>
          <draw:line draw:style-name="gr10" draw:text-style-name="P1" draw:layer="layout" svg:x1="24.21cm" svg:y1="10.503cm" svg:x2="24.493cm" svg:y2="10.221cm">
            <text:p/>
          </draw:line>
          <draw:line draw:style-name="gr10" draw:text-style-name="P1" draw:layer="layout" svg:x1="24.496cm" svg:y1="10.494cm" svg:x2="24.213cm" svg:y2="10.212cm">
            <text:p/>
          </draw:line>
        </draw:g>
        <draw:custom-shape draw:name="Shape1" draw:style-name="gr11" draw:text-style-name="P8" draw:layer="layout" svg:width="0.35cm" svg:height="0.35cm" draw:transform="rotate (-1.5707963267949) translate (30.27cm 7.682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2" draw:text-style-name="P9" draw:layer="layout" svg:width="0.279cm" svg:height="0.279cm" draw:transform="rotate (-1.5707963267949) translate (28.527cm 19.494cm)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name="Shape1" draw:style-name="gr11" draw:text-style-name="P8" draw:layer="layout" svg:width="0.35cm" svg:height="0.35cm" draw:transform="rotate (-1.5707963267949) translate (10.997cm 3.905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9.851cm 17.422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2.184cm 17.375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6.56cm 10.357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5.662cm 10.93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24.556cm 11.51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1" draw:layer="layout" svg:x1="24.039cm" svg:y1="15.875cm" svg:x2="24.439cm" svg:y2="15.875cm">
            <text:p/>
          </draw:line>
          <draw:line draw:style-name="gr10" draw:text-style-name="P1" draw:layer="layout" svg:x1="24.039cm" svg:y1="15.875cm" svg:x2="24.439cm" svg:y2="15.875cm">
            <text:p/>
          </draw:line>
          <draw:line draw:style-name="gr10" draw:text-style-name="P1" draw:layer="layout" svg:x1="24.24cm" svg:y1="16.084cm" svg:x2="24.24cm" svg:y2="15.684cm">
            <text:p/>
          </draw:line>
          <draw:line draw:style-name="gr10" draw:text-style-name="P1" draw:layer="layout" svg:x1="24.093cm" svg:y1="16.021cm" svg:x2="24.376cm" svg:y2="15.739cm">
            <text:p/>
          </draw:line>
          <draw:line draw:style-name="gr10" draw:text-style-name="P1" draw:layer="layout" svg:x1="24.379cm" svg:y1="16.012cm" svg:x2="24.096cm" svg:y2="15.73cm">
            <text:p/>
          </draw:line>
        </draw:g>
        <draw:custom-shape draw:style-name="gr13" draw:text-style-name="P5" draw:layer="layout" svg:width="0.925cm" svg:height="0.37cm" svg:x="15.203cm" svg:y="6.322cm">
          <text:p/>
          <draw:enhanced-geometry svg:viewBox="0 0 21600 21600" draw:type="rectangle" draw:enhanced-path="M 0 0 L 21600 0 21600 21600 0 21600 0 0 Z N"/>
        </draw:custom-shape>
        <draw:frame draw:style-name="gr9" draw:text-style-name="P6" draw:layer="layout" svg:width="2.415cm" svg:height="0.854cm" svg:x="21.562cm" svg:y="8.836cm">
          <draw:text-box>
            <text:p><text:span text:style-name="T4">BH1 / P2 </text:span></text:p>
          </draw:text-box>
        </draw:frame>
        <draw:custom-shape draw:style-name="gr14" draw:text-style-name="P5" draw:layer="layout" svg:width="1.72cm" svg:height="0.37cm" svg:x="28.914cm" svg:y="8.183cm">
          <text:p/>
          <draw:enhanced-geometry svg:viewBox="0 0 21600 21600" draw:type="rectangle" draw:enhanced-path="M 0 0 L 21600 0 21600 21600 0 21600 0 0 Z N"/>
        </draw:custom-shape>
        <draw:frame draw:style-name="gr9" draw:text-style-name="P6" draw:layer="layout" svg:width="1.996cm" svg:height="0.854cm" svg:x="26.433cm" svg:y="10.087cm">
          <draw:text-box>
            <text:p><text:span text:style-name="T4">BH-R2</text:span></text:p>
          </draw:text-box>
        </draw:frame>
        <draw:frame draw:style-name="gr9" draw:text-style-name="P6" draw:layer="layout" svg:width="3.138cm" svg:height="0.854cm" svg:x="25.582cm" svg:y="10.673cm">
          <draw:text-box>
            <text:p><text:span text:style-name="T4">BH5 / BH-R1</text:span></text:p>
          </draw:text-box>
        </draw:frame>
        <draw:frame draw:style-name="gr9" draw:text-style-name="P6" draw:layer="layout" svg:width="1.797cm" svg:height="0.854cm" svg:x="24.426cm" svg:y="11.238cm">
          <draw:text-box>
            <text:p><text:span text:style-name="T4">BH-S</text:span></text:p>
          </draw:text-box>
        </draw:frame>
        <draw:frame draw:style-name="gr9" draw:text-style-name="P6" draw:layer="layout" svg:width="1.757cm" svg:height="0.854cm" svg:x="23.577cm" svg:y="10.337cm">
          <draw:text-box>
            <text:p><text:span text:style-name="T4">ERT1</text:span></text:p>
          </draw:text-box>
        </draw:frame>
        <draw:frame draw:style-name="gr9" draw:text-style-name="P6" draw:layer="layout" svg:width="1.757cm" svg:height="0.854cm" svg:x="23.463cm" svg:y="15.996cm">
          <draw:text-box>
            <text:p><text:span text:style-name="T4">ERT2</text:span></text:p>
          </draw:text-box>
        </draw:frame>
        <draw:custom-shape draw:style-name="gr14" draw:text-style-name="P5" draw:layer="layout" svg:width="1.72cm" svg:height="0.37cm" svg:x="28.947cm" svg:y="17.883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5" draw:layer="layout" svg:width="1.72cm" svg:height="0.653cm" svg:x="21.08cm" svg:y="17.79cm">
          <text:p/>
          <draw:enhanced-geometry svg:viewBox="0 0 21600 21600" draw:type="rectangle" draw:enhanced-path="M 0 0 L 21600 0 21600 21600 0 21600 0 0 Z N"/>
        </draw:custom-shape>
        <draw:frame draw:style-name="gr9" draw:text-style-name="P6" draw:layer="layout" svg:width="2.415cm" svg:height="0.854cm" svg:x="21.308cm" svg:y="17.559cm">
          <draw:text-box>
            <text:p><text:span text:style-name="T4">BH4</text:span></text:p>
          </draw:text-box>
        </draw:frame>
        <draw:custom-shape draw:style-name="gr14" draw:text-style-name="P5" draw:layer="layout" svg:width="1.72cm" svg:height="0.37cm" svg:x="27.693cm" svg:y="19.882cm">
          <text:p/>
          <draw:enhanced-geometry svg:viewBox="0 0 21600 21600" draw:type="rectangle" draw:enhanced-path="M 0 0 L 21600 0 21600 21600 0 21600 0 0 Z N"/>
        </draw:custom-shape>
        <draw:frame draw:style-name="gr9" draw:text-style-name="P6" draw:layer="layout" svg:width="2.415cm" svg:height="0.854cm" svg:x="27.661cm" svg:y="19.615cm">
          <draw:text-box>
            <text:p><text:span text:style-name="T4">CBR1</text:span></text:p>
          </draw:text-box>
        </draw:frame>
        <draw:custom-shape draw:name="Shape1" draw:style-name="gr11" draw:text-style-name="P8" draw:layer="layout" svg:width="0.35cm" svg:height="0.35cm" draw:transform="rotate (-1.5707963267949) translate (9.533cm 10.138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11.981cm 14.21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1" draw:text-style-name="P8" draw:layer="layout" svg:width="0.35cm" svg:height="0.35cm" draw:transform="rotate (-1.5707963267949) translate (9.729cm 19.238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9" draw:text-style-name="P6" draw:layer="layout" svg:width="1.454cm" svg:height="0.854cm" svg:x="8.906cm" svg:y="19.344cm">
          <draw:text-box>
            <text:p><text:span text:style-name="T4">BH1</text:span></text:p>
          </draw:text-box>
        </draw:frame>
        <draw:custom-shape draw:style-name="gr16" draw:text-style-name="P5" draw:layer="layout" svg:width="0.925cm" svg:height="0.618cm" svg:x="9.286cm" svg:y="11.878cm">
          <text:p/>
          <draw:enhanced-geometry svg:viewBox="0 0 21600 21600" draw:type="rectangle" draw:enhanced-path="M 0 0 L 21600 0 21600 21600 0 21600 0 0 Z N"/>
        </draw:custom-shape>
        <draw:frame draw:style-name="gr9" draw:text-style-name="P6" draw:layer="layout" svg:width="1.454cm" svg:height="0.854cm" svg:x="11.064cm" svg:y="14.386cm">
          <draw:text-box>
            <text:p><text:span text:style-name="T4">BH2</text:span></text:p>
          </draw:text-box>
        </draw:frame>
        <draw:custom-shape draw:style-name="gr17" draw:text-style-name="P5" draw:layer="layout" svg:width="0.925cm" svg:height="0.907cm" svg:x="5.979cm" svg:y="7.38cm">
          <text:p/>
          <draw:enhanced-geometry svg:viewBox="0 0 21600 21600" draw:type="rectangle" draw:enhanced-path="M 0 0 L 21600 0 21600 21600 0 21600 0 0 Z N"/>
        </draw:custom-shape>
        <draw:frame draw:style-name="gr9" draw:text-style-name="P6" draw:layer="layout" svg:width="1.454cm" svg:height="0.854cm" svg:x="8.724cm" svg:y="10.247cm">
          <draw:text-box>
            <text:p><text:span text:style-name="T4">BH3</text:span></text:p>
          </draw:text-box>
        </draw:frame>
        <draw:frame draw:style-name="gr9" draw:text-style-name="P6" draw:layer="layout" svg:width="1.454cm" svg:height="0.854cm" svg:x="10.136cm" svg:y="4.058cm">
          <draw:text-box>
            <text:p><text:span text:style-name="T4">BH4</text:span></text:p>
          </draw:text-box>
        </draw:frame>
        <draw:custom-shape draw:style-name="gr18" draw:text-style-name="P5" draw:layer="layout" svg:width="0.495cm" svg:height="0.618cm" svg:x="13.193cm" svg:y="11.506cm">
          <text:p/>
          <draw:enhanced-geometry svg:viewBox="0 0 21600 21600" draw:type="rectangle" draw:enhanced-path="M 0 0 L 21600 0 21600 21600 0 21600 0 0 Z N"/>
        </draw:custom-shape>
        <draw:custom-shape draw:style-name="gr19" draw:text-style-name="P5" draw:layer="layout" svg:width="0.686cm" svg:height="0.57cm" svg:x="14.067cm" svg:y="6.108cm">
          <text:p/>
          <draw:enhanced-geometry svg:viewBox="0 0 21600 21600" draw:type="rectangle" draw:enhanced-path="M 0 0 L 21600 0 21600 21600 0 21600 0 0 Z N"/>
        </draw:custom-shape>
        <draw:frame draw:style-name="gr1" draw:text-style-name="P1" draw:layer="layout" svg:width="2.312cm" svg:height="2.735cm" draw:transform="rotate (1.5707963267949) translate (21.806cm 5.166cm)">
          <draw:image xlink:href="Pictures/10000000000000C7000000EDC929FE04354311D1.png" xlink:type="simple" xlink:show="embed" xlink:actuate="onLoad" loext:mime-type="image/png">
            <text:p/>
          </draw:image>
        </draw:frame>
      </draw:page>
      <draw:page draw:name="page2" draw:style-name="dp1" draw:master-page-name="Default">
        <draw:frame draw:style-name="gr20" draw:text-style-name="P4" draw:layer="layout" svg:width="13.691cm" svg:height="2.018cm" svg:x="4.063cm" svg:y="19.609cm">
          <draw:text-box>
            <text:p><text:span text:style-name="T3"><text:s text:c="26"/></text:span><text:span text:style-name="T3">PHOTOGRAPHS SHOWING </text:span></text:p>
            <text:p><text:span text:style-name="T3">VIEW OF THE SITE &amp; BOREHOLES UNDER PROGRESS </text:span></text:p>
          </draw:text-box>
        </draw:frame>
        <draw:frame draw:style-name="gr2" draw:text-style-name="P2" draw:layer="layout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b</text:span></text:p>
          </draw:text-box>
        </draw:frame>
        <draw:frame draw:style-name="gr3" draw:text-style-name="P3" draw:layer="layout" svg:width="2.6cm" svg:height="1.17cm" svg:x="17.297cm" svg:y="25.907cm">
          <draw:text-box>
            <text:p><text:span text:style-name="T2"><text:s text:c="2"/></text:span><text:span text:style-name="T2">G(D)4526</text:span></text:p>
          </draw:text-box>
        </draw:frame>
        <draw:frame draw:style-name="gr1" draw:text-style-name="P1" draw:layer="layout" svg:width="12.405cm" svg:height="16.54cm" svg:x="4.517cm" svg:y="2.342cm">
          <draw:image xlink:href="Pictures/1000000000000438000005A0D128A53823AEB735.png" xlink:type="simple" xlink:show="embed" xlink:actuate="onLoad" loext:mime-type="image/png">
            <text:p/>
          </draw:image>
        </draw:frame>
      </draw:page>
      <draw:page draw:name="page3" draw:style-name="dp1" draw:master-page-name="Default">
        <draw:frame draw:style-name="gr1" draw:text-style-name="P1" draw:layer="layout" svg:width="12.438cm" svg:height="16.584cm" svg:x="4.462cm" svg:y="2.328cm">
          <draw:image xlink:href="Pictures/1000000000000438000005A0C838E4527A05813B.png" xlink:type="simple" xlink:show="embed" xlink:actuate="onLoad" loext:mime-type="image/png">
            <text:p/>
          </draw:image>
        </draw:frame>
        <draw:frame draw:style-name="gr20" draw:text-style-name="P4" draw:layer="layout" svg:width="13.691cm" svg:height="2.018cm" svg:x="4.063cm" svg:y="19.609cm">
          <draw:text-box>
            <text:p><text:span text:style-name="T3"><text:s text:c="26"/></text:span><text:span text:style-name="T3">PHOTOGRAPHS SHOWING </text:span></text:p>
            <text:p><text:span text:style-name="T3">VIEW OF THE SITE &amp; BOREHOLES UNDER PROGRESS </text:span></text:p>
          </draw:text-box>
        </draw:frame>
        <draw:frame draw:style-name="gr2" draw:text-style-name="P2" draw:layer="layout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c</text:span></text:p>
          </draw:text-box>
        </draw:frame>
        <draw:frame draw:style-name="gr3" draw:text-style-name="P3" draw:layer="layout" svg:width="2.6cm" svg:height="1.17cm" svg:x="17.297cm" svg:y="25.907cm">
          <draw:text-box>
            <text:p><text:span text:style-name="T2"><text:s text:c="2"/></text:span><text:span text:style-name="T2">G(D)4526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Bold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svg:stroke-color="#3465a4" draw:fill="none" draw:shadow-offset-x="0.2cm" draw:shadow-offset-y="0.2cm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3-05T12:13:57.796000000</meta:creation-date>
    <dc:date>2023-03-04T15:38:17.565000000</dc:date>
    <meta:editing-duration>PT10H59M1S</meta:editing-duration>
    <meta:editing-cycles>146</meta:editing-cycles>
    <meta:generator>LibreOffice/6.2.7.1$Windows_X86_64 LibreOffice_project/23edc44b61b830b7d749943e020e96f5a7df63bf</meta:generator>
    <meta:document-statistic meta:object-count="65"/>
  </office:meta>
</office:document-meta>
</file>