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7C70000055791E672D23325F13E.png" manifest:media-type="image/png"/>
  <manifest:file-entry manifest:full-path="Pictures/100000000000015700000197E3162F172E7454C3.png" manifest:media-type="image/png"/>
  <manifest:file-entry manifest:full-path="Pictures/10000000000002800000027C52057FCF43538F60.png" manifest:media-type="image/png"/>
  <manifest:file-entry manifest:full-path="Pictures/10000000000003C000000500DC16FD7CCCBCBE9D.png" manifest:media-type="image/png"/>
  <manifest:file-entry manifest:full-path="Pictures/10000000000004B0000006405EE94964DC1E4DE4.png" manifest:media-type="image/png"/>
  <manifest:file-entry manifest:full-path="Pictures/1000000000000640000004B0E8B4CB34F4D3FA75.png" manifest:media-type="image/png"/>
  <manifest:file-entry manifest:full-path="Pictures/1000000000000640000004B09F69158877551230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2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3" style:family="graphic" style:parent-style-name="standard">
      <style:graphic-properties svg:stroke-color="#000000" draw:fill-color="#000000" draw:textarea-vertical-align="middle" draw:auto-grow-height="false" fo:min-height="0cm" fo:min-width="0cm" style:protect="size"/>
    </style:style>
    <style:style style:name="gr4" style:family="graphic" style:parent-style-name="standard">
      <style:graphic-properties svg:stroke-color="#000000" draw:marker-start="Arrow" draw:marker-start-width="0.3cm" draw:marker-end="Arrow" draw:marker-end-width="0.3cm"/>
    </style:style>
    <style:style style:name="gr5" style:family="graphic" style:parent-style-name="standard">
      <style:graphic-properties draw:stroke="none" svg:stroke-color="#000000" draw:fill="none" draw:fill-color="#ffffff" fo:min-height="1.324cm"/>
    </style:style>
    <style:style style:name="gr6" style:family="graphic" style:parent-style-name="standard">
      <style:graphic-properties draw:stroke="none" svg:stroke-color="#000000" draw:fill="none" draw:fill-color="#ffffff" fo:min-height="0.547cm"/>
    </style:style>
    <style:style style:name="gr7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style:protect="size"/>
    </style:style>
    <style:style style:name="gr8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9" style:family="graphic" style:parent-style-name="objectwithoutfill">
      <style:graphic-properties svg:stroke-width="0cm" draw:marker-start-width="0.203cm" draw:marker-end-width="0.203cm" draw:fill="none" fo:padding-top="0.254cm" fo:padding-bottom="0.125cm" fo:padding-left="0.25cm" fo:padding-right="0.25cm"/>
    </style:style>
    <style:style style:name="gr10" style:family="graphic" style:parent-style-name="standard">
      <style:graphic-properties draw:stroke="none" svg:stroke-color="#000000" draw:fill="none" draw:fill-color="#ffffff" fo:min-height="0.937cm"/>
    </style:style>
    <style:style style:name="gr11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12" style:family="graphic" style:parent-style-name="standard">
      <style:graphic-properties draw:stroke="none" svg:stroke-color="#000000" draw:fill="none" draw:fill-color="#ffffff" fo:min-height="0.569cm"/>
    </style:style>
    <style:style style:name="gr13" style:family="graphic" style:parent-style-name="measure">
      <style:graphic-properties draw:line-distance="0.392cm" draw:start-guide="0.236cm"/>
    </style:style>
    <style:style style:name="gr14" style:family="graphic" style:parent-style-name="standard">
      <style:graphic-properties draw:stroke="none" svg:stroke-color="#000000" draw:fill="none" draw:fill-color="#ffffff" fo:min-height="0.395cm"/>
    </style:style>
    <style:style style:name="gr15" style:family="graphic" style:parent-style-name="standard">
      <style:graphic-properties draw:stroke="none" svg:stroke-color="#000000" draw:fill="none" draw:fill-color="#ffffff" fo:min-height="0.789cm"/>
    </style:style>
    <style:style style:name="gr16" style:family="graphic" style:parent-style-name="measure">
      <style:graphic-properties draw:line-distance="0.392cm" draw:start-guide="0.111cm"/>
    </style:style>
    <style:style style:name="gr17" style:family="graphic" style:parent-style-name="objectwithoutfill">
      <style:graphic-properties draw:fill="none"/>
    </style:style>
    <style:style style:name="gr18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22cm" fo:min-width="0.118cm"/>
    </style:style>
    <style:style style:name="gr19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9cm"/>
    </style:style>
    <style:style style:name="gr20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21" style:family="graphic" style:parent-style-name="standard">
      <style:graphic-properties draw:stroke="none" svg:stroke-color="#000000" draw:fill="none" draw:fill-color="#ffffff" fo:min-height="0.475cm"/>
    </style:style>
    <style:style style:name="gr2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3" style:family="graphic" style:parent-style-name="standard">
      <style:graphic-properties draw:stroke="none" svg:stroke-color="#000000" draw:fill="none" draw:fill-color="#ffffff" fo:min-height="1.093cm"/>
    </style:style>
    <style:style style:name="P1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3" style:family="paragraph">
      <style:paragraph-properties fo:text-align="center" style:writing-mode="lr-tb"/>
      <style:text-properties style:font-name="Arial" fo:font-size="10pt" style:font-size-asian="10pt" style:font-size-complex="10pt"/>
    </style:style>
    <style:style style:name="P4" style:family="paragraph">
      <loext:graphic-properties draw:fill-color="#000000"/>
      <style:paragraph-properties fo:text-align="center" style:writing-mode="lr-tb"/>
      <style:text-properties style:font-name="Arial" fo:font-size="10pt" style:font-size-asian="10pt" style:font-size-complex="10pt"/>
    </style:style>
    <style:style style:name="P5" style:family="paragraph">
      <style:paragraph-properties fo:line-height="100%" fo:text-align="center"/>
    </style:style>
    <style:style style:name="P6" style:family="paragraph">
      <style:paragraph-properties fo:line-height="100%" fo:text-align="center" style:writing-mode="lr-tb"/>
      <style:text-properties style:font-name="Times New Roman1" fo:font-size="11pt" fo:font-weight="bold" style:font-size-asian="18pt" style:font-size-complex="18pt"/>
    </style:style>
    <style:style style:name="P7" style:family="paragraph">
      <loext:graphic-properties draw:fill="none" draw:fill-color="#ffffff"/>
      <style:paragraph-properties style:writing-mode="lr-tb"/>
      <style:text-properties style:font-name="Times New Roman1" fo:font-size="11pt" fo:font-weight="bold" style:font-size-asian="18pt" style:font-size-complex="18pt"/>
    </style:style>
    <style:style style:name="P8" style:family="paragraph">
      <loext:graphic-properties draw:fill="none" draw:fill-color="#ffffff"/>
      <style:paragraph-properties style:writing-mode="lr-tb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9" style:family="paragraph">
      <style:paragraph-properties style:writing-mode="lr-tb"/>
      <style:text-properties fo:font-size="10pt" style:font-size-asian="10pt" style:font-size-complex="10pt"/>
    </style:style>
    <style:style style:name="P10" style:family="paragraph">
      <loext:graphic-properties draw:fill-color="#000000"/>
      <style:paragraph-properties style:writing-mode="lr-tb"/>
      <style:text-properties fo:font-size="10pt" style:font-size-asian="10pt" style:font-size-complex="10pt"/>
    </style:style>
    <style:style style:name="P11" style:family="paragraph">
      <style:paragraph-properties fo:text-align="center" style:writing-mode="lr-tb"/>
      <style:text-properties fo:font-size="12pt"/>
    </style:style>
    <style:style style:name="P12" style:family="paragraph">
      <loext:graphic-properties draw:fill-color="#000000"/>
      <style:paragraph-properties fo:text-align="center" style:writing-mode="lr-tb"/>
      <style:text-properties fo:font-size="12pt"/>
    </style:style>
    <style:style style:name="P13" style:family="paragraph">
      <loext:graphic-properties draw:fill="none"/>
      <style:paragraph-properties fo:text-align="center"/>
    </style:style>
    <style:style style:name="P14" style:family="paragraph">
      <loext:graphic-properties draw:fill="none" draw:fill-color="#ffffff"/>
    </style:style>
    <style:style style:name="P15" style:family="paragraph">
      <loext:graphic-properties draw:fill="none" draw:fill-color="#ffffff"/>
      <style:paragraph-properties style:writing-mode="lr-tb"/>
      <style:text-properties style:font-name="Times New Roman2" fo:font-size="12pt" style:font-size-asian="18pt" style:font-size-complex="18pt"/>
    </style:style>
    <style:style style:name="P16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fo:font-size="12pt"/>
    </style:style>
    <style:style style:name="P17" style:family="paragraph">
      <loext:graphic-properties draw:fill="none" draw:fill-color="#ffffff"/>
      <style:paragraph-properties style:writing-mode="lr-tb"/>
      <style:text-properties style:font-name="Arial3" fo:font-size="10pt" fo:font-weight="bold" style:font-size-asian="18pt" style:font-size-complex="18pt"/>
    </style:style>
    <style:style style:name="P18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style:font-name="Arial3" fo:font-size="10pt" fo:font-weight="bold" style:font-size-asian="18pt" style:font-size-complex="18pt"/>
    </style:style>
    <style:style style:name="P19" style:family="paragraph">
      <loext:graphic-properties draw:fill="solid" draw:fill-color="#ffffff"/>
      <style:paragraph-properties fo:text-align="center"/>
    </style:style>
    <style:style style:name="P20" style:family="paragraph">
      <loext:graphic-properties draw:fill="none" draw:fill-color="#ffffff"/>
      <style:paragraph-properties style:writing-mode="lr-tb"/>
      <style:text-properties style:font-name="Arial3" fo:font-size="12pt" fo:font-weight="bold" style:font-size-asian="18pt" style:font-size-complex="18pt"/>
    </style:style>
    <style:style style:name="P21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fo:color="#ff3333" style:font-name="Arial" fo:font-size="8pt" style:font-size-asian="10pt" style:font-size-complex="10pt"/>
    </style:style>
    <style:style style:name="T4" style:family="text">
      <style:text-properties fo:color="#000000" style:font-name="Times New Roman1" fo:font-size="10pt" fo:font-weight="bold" style:font-size-asian="10pt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Times New Roman1" fo:font-size="11pt" fo:font-weight="bold" style:font-size-asian="18pt" style:font-size-complex="18pt"/>
    </style:style>
    <style:style style:name="T7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8" style:family="text">
      <style:text-properties fo:color="#ff3333" fo:font-size="8pt" style:font-size-asian="10pt" style:font-size-complex="10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color="#ff0000" style:font-name="Arial1" fo:font-size="8pt" fo:font-style="normal" fo:font-weight="normal"/>
    </style:style>
    <style:style style:name="T11" style:family="text">
      <style:text-properties fo:color="#000000" style:font-name="Times New Roman1" fo:font-size="7pt" fo:font-style="normal" fo:font-weight="bold" style:font-size-asian="10pt" style:font-size-complex="10pt"/>
    </style:style>
    <style:style style:name="T12" style:family="text">
      <style:text-properties fo:color="#000000" style:font-name="Times New Roman1" fo:font-size="10pt" fo:font-style="normal" fo:font-weight="bold" style:font-size-asian="10pt" style:font-size-complex="10pt"/>
    </style:style>
    <style:style style:name="T13" style:family="text">
      <style:text-properties style:font-name="Times New Roman2" fo:font-size="12pt" style:font-size-asian="18pt" style:font-size-complex="18pt"/>
    </style:style>
    <style:style style:name="T14" style:family="text">
      <style:text-properties fo:font-variant="normal" fo:text-transform="none" style:use-window-font-color="true" style:text-outline="false" style:text-line-through-style="none" style:text-line-through-type="none" style:font-name="Times New Roman2" fo:font-size="12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Arial3" fo:font-size="10pt" fo:font-weight="bold" style:font-size-asian="18pt" style:font-size-complex="18pt"/>
    </style:style>
    <style:style style:name="T16" style:family="text">
      <style:text-properties fo:font-variant="normal" fo:text-transform="none" style:use-window-font-color="true" style:text-outline="false" style:text-line-through-style="none" style:text-line-through-type="none" style:font-name="Arial3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font-name="Arial3" fo:font-size="12pt" fo:font-weight="bold" style:font-size-asian="18pt" style:font-size-complex="18pt"/>
    </style:style>
    <style:style style:name="T18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2" fo:font-size="14pt" fo:letter-spacing="normal" fo:language="en" fo:country="GB" fo:font-style="normal" fo:text-shadow="none" style:text-underline-style="none" fo:font-weight="bold" style:text-underline-mode="continuous" style:text-overline-mode="continuous" style:text-line-through-mode="continuous" style:letter-kerning="false" style:font-name-asian="Segoe UI" style:font-size-asian="18pt" style:language-asian="zh" style:country-asian="CN" style:font-style-asian="normal" style:font-weight-asian="bold" style:font-name-complex="Tahoma" style:font-size-complex="18pt" style:language-complex="hi" style:country-complex="IN" style:font-style-complex="normal" style:font-weight-complex="bold" style:text-emphasize="none" style:text-scale="100%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1</text:span></text:p>
          </draw:text-box>
        </draw:frame>
        <draw:custom-shape draw:name="Shape 8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6" draw:text-style-name="P8" draw:layer="Image" svg:width="14.44cm" svg:height="0.926cm" svg:x="3.522cm" svg:y="23.139cm">
          <draw:text-box>
            <text:p><text:span text:style-name="T7">GOOGLE IMAGE SHOWING THE BOREHOLE LOCATION</text:span></text:p>
          </draw:text-box>
        </draw:frame>
        <draw:custom-shape draw:name="Shape 9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 10" draw:style-name="gr8" draw:text-style-name="P12" draw:layer="Image" svg:width="0.229cm" svg:height="0.229cm" svg:x="26.744cm" svg:y="8.419cm"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1">BH1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8" draw:text-style-name="P12" draw:layer="Legend-Test locations" svg:width="0.229cm" svg:height="0.229cm" svg:x="26.759cm" svg:y="10.637cm">
          <text:p text:style-name="P11"><text:span text:style-name="T11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8" draw:text-style-name="P12" draw:layer="Legend-Test locations" svg:width="0.229cm" svg:height="0.229cm" svg:x="25.061cm" svg:y="8.444cm">
          <text:p text:style-name="P11"><text:span text:style-name="T10"/></text:p>
          <text:p text:style-name="P11"><text:span text:style-name="T10"/></text:p>
          <text:p text:style-name="P11"><text:span text:style-name="T11"><text:s text:c="12"/></text:span></text:p>
          <text:p text:style-name="P11"><text:span text:style-name="T11"/></text:p>
          <text:p text:style-name="P11"><text:span text:style-name="T11">BH2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8" draw:text-style-name="P12" draw:layer="Legend-Test locations" svg:width="0.229cm" svg:height="0.229cm" svg:x="27.157cm" svg:y="11.85cm">
          <text:p text:style-name="P11"><text:span text:style-name="T11">BH5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8" draw:text-style-name="P12" draw:layer="Legend-Test locations" svg:width="0.229cm" svg:height="0.229cm" svg:x="24.307cm" svg:y="11.809cm">
          <text:p text:style-name="P11"><text:span text:style-name="T11">BH6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365cm" svg:y1="4.926cm" svg:x2="21.365cm" svg:y2="4.664cm">
            <text:p/>
          </draw:line>
          <draw:line draw:style-name="gr9" draw:text-style-name="P13" draw:layer="Legend-Test locations" svg:x1="21.267cm" svg:y1="4.885cm" svg:x2="21.456cm" svg:y2="4.7cm">
            <text:p/>
          </draw:line>
          <draw:line draw:style-name="gr9" draw:text-style-name="P13" draw:layer="Legend-Test locations" svg:x1="21.458cm" svg:y1="4.879cm" svg:x2="21.269cm" svg:y2="4.694cm">
            <text:p/>
          </draw:line>
        </draw:g>
        <draw:frame draw:style-name="gr10" draw:text-style-name="P14" draw:layer="Legend-Test locations" svg:width="0.485cm" svg:height="1.316cm" svg:x="25.356cm" svg:y="8.398cm">
          <draw:text-box>
            <text:p/>
          </draw:text-box>
        </draw:frame>
        <draw:frame draw:style-name="gr11" draw:text-style-name="P13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 15" draw:style-name="gr8" draw:text-style-name="P12" draw:layer="Legend-Test locations" svg:width="0.279cm" svg:height="0.279cm" svg:x="21.648cm" svg:y="2.972cm">
          <text:p text:style-name="P11"><text:span text:style-name="T12"><text:s text:c="10"/></text:span></text:p>
          <text:p text:style-name="P11"><text:span text:style-name="T12"><text:s text:c="13"/></text:span></text:p>
          <text:p text:style-name="P11"><text:span text:style-name="T12"/></text:p>
          <text:p text:style-name="P11"><text:span text:style-name="T12"><text:s text:c="12"/></text:span></text:p>
          <text:p text:style-name="P11"><text:span text:style-name="T12"><text:s text:c="5"/></text:span><text:span text:style-name="T12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16" draw:layer="layout" svg:x1="24.09cm" svg:y1="2.236cm" svg:x2="24.09cm" svg:y2="4.697cm">
          <text:p text:style-name="P16"><text:span text:style-name="T14">3m</text:span></text:p>
        </draw:measure>
        <draw:frame draw:style-name="gr14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7" draw:text-style-name="P13" draw:layer="layout" svg:x1="26.142cm" svg:y1="-0.106cm" svg:x2="26.102cm" svg:y2="0.035cm">
            <text:p/>
          </draw:line>
          <draw:line draw:style-name="gr17" draw:text-style-name="P13" draw:layer="layout" svg:x1="26.053cm" svg:y1="-0.324cm" svg:x2="25.983cm" svg:y2="-0.106cm">
            <text:p/>
          </draw:line>
          <draw:line draw:style-name="gr17" draw:text-style-name="P13" draw:layer="layout" svg:x1="26.1cm" svg:y1="0.04cm" svg:x2="26.056cm" svg:y2="-0.33cm">
            <text:p/>
          </draw:line>
          <draw:line draw:style-name="gr17" draw:text-style-name="P13" draw:layer="layout" svg:x1="26.141cm" svg:y1="-0.109cm" svg:x2="26.384cm" svg:y2="-0.109cm">
            <text:p/>
          </draw:line>
        </draw:g>
        <draw:custom-shape draw:style-name="gr18" draw:text-style-name="P19" draw:layer="layout" svg:width="0.618cm" svg:height="0.901cm" svg:x="13.736cm" svg:y="17.708cm">
          <text:p/>
          <draw:enhanced-geometry svg:viewBox="0 0 21600 21600" draw:type="rectangle" draw:enhanced-path="M 0 0 L 21600 0 21600 21600 0 21600 0 0 Z N"/>
        </draw:custom-shape>
        <draw:g>
          <draw:frame draw:style-name="gr11" draw:text-style-name="P13" draw:layer="layout" svg:width="1.61cm" svg:height="1.6cm" draw:transform="rotate (-0.00907571211037019) translate (20.691cm -2.477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9" draw:layer="layout" svg:width="0.519cm" svg:height="0.274cm" draw:transform="rotate (-0.00925024503556962) translate (21.241cm -2.575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9cm" svg:height="0.274cm" draw:transform="rotate (-0.00925024503556962) translate (20.537cm -1.86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8cm" svg:height="0.274cm" draw:transform="rotate (-0.00925024503556962) translate (21.33cm -1.057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257cm" svg:height="0.273cm" draw:transform="rotate (-0.00925024503556962) translate (22.135cm -1.799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20" draw:layer="layout" svg:width="0.474cm" svg:height="0.854cm" svg:x="18.828cm" svg:y="-1.865cm">
          <draw:text-box>
            <text:p><text:span text:style-name="T17">N</text:span></text:p>
          </draw:text-box>
        </draw:frame>
        <draw:custom-shape draw:style-name="gr18" draw:text-style-name="P19" draw:layer="layout" svg:width="0.618cm" svg:height="0.901cm" svg:x="13.785cm" svg:y="18.695cm">
          <text:p/>
          <draw:enhanced-geometry svg:viewBox="0 0 21600 21600" draw:type="rectangle" draw:enhanced-path="M 0 0 L 21600 0 21600 21600 0 21600 0 0 Z N"/>
        </draw:custom-shape>
        <draw:frame draw:style-name="gr22" draw:text-style-name="P13" draw:layer="layout" svg:width="17.129cm" svg:height="11.721cm" svg:x="2.191cm" svg:y="5.557cm">
          <draw:image xlink:href="Pictures/10000000000007C70000055791E672D23325F13E.png" xlink:type="simple" xlink:show="embed" xlink:actuate="onLoad" loext:mime-type="image/png">
            <text:p/>
          </draw:image>
        </draw:frame>
      </draw:page>
      <draw:page draw:name="page2" draw:style-name="dp1" draw:master-page-name="Default">
        <draw:frame draw:style-name="gr22" draw:text-style-name="P13" draw:layer="layout" svg:width="12.271cm" svg:height="16.362cm" svg:x="4.68cm" svg:y="3.49cm">
          <draw:image xlink:href="Pictures/10000000000003C000000500DC16FD7CCCBCBE9D.png" xlink:type="simple" xlink:show="embed" xlink:actuate="onLoad" loext:mime-type="image/png">
            <text:p/>
          </draw:image>
        </draw:frame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1</text:span></text:p>
          </draw:text-box>
        </draw:frame>
        <draw:custom-shape draw:name="Shape7_0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4.605cm" svg:height="1.472cm" svg:x="3.995cm" svg:y="22.695cm">
          <draw:text-box>
            <text:p><text:span text:style-name="T7"><text:s text:c="29"/></text:span><text:span text:style-name="T7">PHOTOGRAPH SHOWING </text:span></text:p>
            <text:p><text:span text:style-name="T7">VIEW OF THE SITE AND BOREHOLE UNDER PROGRESS</text:span></text:p>
          </draw:text-box>
        </draw:frame>
        <draw:custom-shape draw:name="Shape6_1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6" draw:style-name="gr8" draw:text-style-name="P12" draw:layer="Image" svg:width="0.229cm" svg:height="0.229cm" svg:x="26.744cm" svg:y="8.419cm"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1">BH1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7" draw:style-name="gr8" draw:text-style-name="P12" draw:layer="Legend-Test locations" svg:width="0.229cm" svg:height="0.229cm" svg:x="26.759cm" svg:y="10.637cm">
          <text:p text:style-name="P11"><text:span text:style-name="T11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8" draw:style-name="gr8" draw:text-style-name="P12" draw:layer="Legend-Test locations" svg:width="0.229cm" svg:height="0.229cm" svg:x="25.061cm" svg:y="8.444cm">
          <text:p text:style-name="P11"><text:span text:style-name="T10"/></text:p>
          <text:p text:style-name="P11"><text:span text:style-name="T10"/></text:p>
          <text:p text:style-name="P11"><text:span text:style-name="T11"><text:s text:c="12"/></text:span></text:p>
          <text:p text:style-name="P11"><text:span text:style-name="T11"/></text:p>
          <text:p text:style-name="P11"><text:span text:style-name="T11">BH2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9" draw:style-name="gr8" draw:text-style-name="P12" draw:layer="Legend-Test locations" svg:width="0.229cm" svg:height="0.229cm" svg:x="27.157cm" svg:y="11.85cm">
          <text:p text:style-name="P11"><text:span text:style-name="T11">BH5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10" draw:style-name="gr8" draw:text-style-name="P12" draw:layer="Legend-Test locations" svg:width="0.229cm" svg:height="0.229cm" svg:x="24.307cm" svg:y="11.809cm">
          <text:p text:style-name="P11"><text:span text:style-name="T11">BH6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365cm" svg:y1="4.926cm" svg:x2="21.365cm" svg:y2="4.664cm">
            <text:p/>
          </draw:line>
          <draw:line draw:style-name="gr9" draw:text-style-name="P13" draw:layer="Legend-Test locations" svg:x1="21.267cm" svg:y1="4.885cm" svg:x2="21.456cm" svg:y2="4.7cm">
            <text:p/>
          </draw:line>
          <draw:line draw:style-name="gr9" draw:text-style-name="P13" draw:layer="Legend-Test locations" svg:x1="21.458cm" svg:y1="4.879cm" svg:x2="21.269cm" svg:y2="4.694cm">
            <text:p/>
          </draw:line>
        </draw:g>
        <draw:frame draw:style-name="gr10" draw:text-style-name="P14" draw:layer="Legend-Test locations" svg:width="0.485cm" svg:height="1.316cm" svg:x="25.356cm" svg:y="8.398cm">
          <draw:text-box>
            <text:p/>
          </draw:text-box>
        </draw:frame>
        <draw:frame draw:style-name="gr11" draw:text-style-name="P13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11" draw:style-name="gr8" draw:text-style-name="P12" draw:layer="Legend-Test locations" svg:width="0.279cm" svg:height="0.279cm" svg:x="21.648cm" svg:y="2.972cm">
          <text:p text:style-name="P11"><text:span text:style-name="T12"><text:s text:c="10"/></text:span></text:p>
          <text:p text:style-name="P11"><text:span text:style-name="T12"><text:s text:c="13"/></text:span></text:p>
          <text:p text:style-name="P11"><text:span text:style-name="T12"/></text:p>
          <text:p text:style-name="P11"><text:span text:style-name="T12"><text:s text:c="12"/></text:span></text:p>
          <text:p text:style-name="P11"><text:span text:style-name="T12"><text:s text:c="5"/></text:span><text:span text:style-name="T12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1" draw:layer="layout" svg:x1="24.09cm" svg:y1="2.236cm" svg:x2="24.09cm" svg:y2="4.697cm">
          <text:p text:style-name="P21"><text:span text:style-name="T14">3m</text:span></text:p>
        </draw:measure>
        <draw:frame draw:style-name="gr14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7" draw:text-style-name="P13" draw:layer="layout" svg:x1="26.142cm" svg:y1="-0.106cm" svg:x2="26.102cm" svg:y2="0.035cm">
            <text:p/>
          </draw:line>
          <draw:line draw:style-name="gr17" draw:text-style-name="P13" draw:layer="layout" svg:x1="26.053cm" svg:y1="-0.324cm" svg:x2="25.983cm" svg:y2="-0.106cm">
            <text:p/>
          </draw:line>
          <draw:line draw:style-name="gr17" draw:text-style-name="P13" draw:layer="layout" svg:x1="26.1cm" svg:y1="0.04cm" svg:x2="26.056cm" svg:y2="-0.33cm">
            <text:p/>
          </draw:line>
          <draw:line draw:style-name="gr17" draw:text-style-name="P13" draw:layer="layout" svg:x1="26.141cm" svg:y1="-0.109cm" svg:x2="26.384cm" svg:y2="-0.109cm">
            <text:p/>
          </draw:line>
        </draw:g>
        <draw:g>
          <draw:frame draw:style-name="gr11" draw:text-style-name="P13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20" draw:layer="layout" svg:width="0.474cm" svg:height="0.854cm" svg:x="20.096cm" svg:y="-3.343cm">
          <draw:text-box>
            <text:p><text:span text:style-name="T17">N</text:span></text:p>
          </draw:text-box>
        </draw:frame>
      </draw:page>
      <draw:page draw:name="page3" draw:style-name="dp1" draw:master-page-name="Default">
        <draw:frame draw:style-name="gr22" draw:text-style-name="P13" draw:layer="layout" svg:width="12.339cm" svg:height="16.451cm" svg:x="4.674cm" svg:y="3.485cm">
          <draw:image xlink:href="Pictures/10000000000004B0000006405EE94964DC1E4DE4.png" xlink:type="simple" xlink:show="embed" xlink:actuate="onLoad" loext:mime-type="image/png">
            <text:p/>
          </draw:image>
        </draw:frame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c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1</text:span></text:p>
          </draw:text-box>
        </draw:frame>
        <draw:custom-shape draw:name="Shape7_ 1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4.605cm" svg:height="1.472cm" svg:x="3.995cm" svg:y="22.695cm">
          <draw:text-box>
            <text:p><text:span text:style-name="T7"><text:s text:c="29"/></text:span><text:span text:style-name="T7">PHOTOGRAPH SHOWING </text:span></text:p>
            <text:p><text:span text:style-name="T7">VIEW OF THE SITE AND BOREHOLE UNDER PROGRESS</text:span></text:p>
          </draw:text-box>
        </draw:frame>
        <draw:custom-shape draw:name="Shape6_ 2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7" draw:style-name="gr8" draw:text-style-name="P12" draw:layer="Image" svg:width="0.229cm" svg:height="0.229cm" svg:x="26.744cm" svg:y="8.419cm"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1">BH1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8" draw:style-name="gr8" draw:text-style-name="P12" draw:layer="Legend-Test locations" svg:width="0.229cm" svg:height="0.229cm" svg:x="26.759cm" svg:y="10.637cm">
          <text:p text:style-name="P11"><text:span text:style-name="T11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9" draw:style-name="gr8" draw:text-style-name="P12" draw:layer="Legend-Test locations" svg:width="0.229cm" svg:height="0.229cm" svg:x="25.061cm" svg:y="8.444cm">
          <text:p text:style-name="P11"><text:span text:style-name="T10"/></text:p>
          <text:p text:style-name="P11"><text:span text:style-name="T10"/></text:p>
          <text:p text:style-name="P11"><text:span text:style-name="T11"><text:s text:c="12"/></text:span></text:p>
          <text:p text:style-name="P11"><text:span text:style-name="T11"/></text:p>
          <text:p text:style-name="P11"><text:span text:style-name="T11">BH2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0" draw:style-name="gr8" draw:text-style-name="P12" draw:layer="Legend-Test locations" svg:width="0.229cm" svg:height="0.229cm" svg:x="27.157cm" svg:y="11.85cm">
          <text:p text:style-name="P11"><text:span text:style-name="T11">BH5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1" draw:style-name="gr8" draw:text-style-name="P12" draw:layer="Legend-Test locations" svg:width="0.229cm" svg:height="0.229cm" svg:x="24.307cm" svg:y="11.809cm">
          <text:p text:style-name="P11"><text:span text:style-name="T11">BH6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365cm" svg:y1="4.926cm" svg:x2="21.365cm" svg:y2="4.664cm">
            <text:p/>
          </draw:line>
          <draw:line draw:style-name="gr9" draw:text-style-name="P13" draw:layer="Legend-Test locations" svg:x1="21.267cm" svg:y1="4.885cm" svg:x2="21.456cm" svg:y2="4.7cm">
            <text:p/>
          </draw:line>
          <draw:line draw:style-name="gr9" draw:text-style-name="P13" draw:layer="Legend-Test locations" svg:x1="21.458cm" svg:y1="4.879cm" svg:x2="21.269cm" svg:y2="4.694cm">
            <text:p/>
          </draw:line>
        </draw:g>
        <draw:frame draw:style-name="gr10" draw:text-style-name="P14" draw:layer="Legend-Test locations" svg:width="0.485cm" svg:height="1.316cm" svg:x="25.356cm" svg:y="8.398cm">
          <draw:text-box>
            <text:p/>
          </draw:text-box>
        </draw:frame>
        <draw:frame draw:style-name="gr11" draw:text-style-name="P13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12" draw:style-name="gr8" draw:text-style-name="P12" draw:layer="Legend-Test locations" svg:width="0.279cm" svg:height="0.279cm" svg:x="21.648cm" svg:y="2.972cm">
          <text:p text:style-name="P11"><text:span text:style-name="T12"><text:s text:c="10"/></text:span></text:p>
          <text:p text:style-name="P11"><text:span text:style-name="T12"><text:s text:c="13"/></text:span></text:p>
          <text:p text:style-name="P11"><text:span text:style-name="T12"/></text:p>
          <text:p text:style-name="P11"><text:span text:style-name="T12"><text:s text:c="12"/></text:span></text:p>
          <text:p text:style-name="P11"><text:span text:style-name="T12"><text:s text:c="5"/></text:span><text:span text:style-name="T12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1" draw:layer="layout" svg:x1="24.09cm" svg:y1="2.236cm" svg:x2="24.09cm" svg:y2="4.697cm">
          <text:p text:style-name="P21"><text:span text:style-name="T14">3m</text:span></text:p>
        </draw:measure>
        <draw:frame draw:style-name="gr14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7" draw:text-style-name="P13" draw:layer="layout" svg:x1="26.142cm" svg:y1="-0.106cm" svg:x2="26.102cm" svg:y2="0.035cm">
            <text:p/>
          </draw:line>
          <draw:line draw:style-name="gr17" draw:text-style-name="P13" draw:layer="layout" svg:x1="26.053cm" svg:y1="-0.324cm" svg:x2="25.983cm" svg:y2="-0.106cm">
            <text:p/>
          </draw:line>
          <draw:line draw:style-name="gr17" draw:text-style-name="P13" draw:layer="layout" svg:x1="26.1cm" svg:y1="0.04cm" svg:x2="26.056cm" svg:y2="-0.33cm">
            <text:p/>
          </draw:line>
          <draw:line draw:style-name="gr17" draw:text-style-name="P13" draw:layer="layout" svg:x1="26.141cm" svg:y1="-0.109cm" svg:x2="26.384cm" svg:y2="-0.109cm">
            <text:p/>
          </draw:line>
        </draw:g>
        <draw:g>
          <draw:frame draw:style-name="gr11" draw:text-style-name="P13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20" draw:layer="layout" svg:width="0.474cm" svg:height="0.854cm" svg:x="20.096cm" svg:y="-3.343cm">
          <draw:text-box>
            <text:p><text:span text:style-name="T17">N</text:span></text:p>
          </draw:text-box>
        </draw:frame>
      </draw:page>
      <draw:page draw:name="page4" draw:style-name="dp1" draw:master-page-name="Default"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d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1</text:span></text:p>
          </draw:text-box>
        </draw:frame>
        <draw:custom-shape draw:name="Shape7_ 2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6.933cm" svg:height="1.472cm" svg:x="2.842cm" svg:y="23.01cm">
          <draw:text-box>
            <text:p><text:span text:style-name="T7"><text:s text:c="5"/></text:span><text:span text:style-name="T7">TYPICAL PHOTOGRAPH OF SOIL PROFILE CROSS SECTION </text:span></text:p>
            <text:p><text:span text:style-name="T7">(G</text:span><text:span text:style-name="T18">ravel, Pebbles, Cobbles and Occasional Boulders Intermixed with Soil) </text:span></text:p>
          </draw:text-box>
        </draw:frame>
        <draw:custom-shape draw:name="Shape6_ 3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13" draw:style-name="gr8" draw:text-style-name="P12" draw:layer="Image" svg:width="0.229cm" svg:height="0.229cm" svg:x="26.744cm" svg:y="8.419cm"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0"/></text:p>
          <text:p text:style-name="P11"><text:span text:style-name="T11">BH1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4" draw:style-name="gr8" draw:text-style-name="P12" draw:layer="Legend-Test locations" svg:width="0.229cm" svg:height="0.229cm" svg:x="26.759cm" svg:y="10.637cm">
          <text:p text:style-name="P11"><text:span text:style-name="T11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5" draw:style-name="gr8" draw:text-style-name="P12" draw:layer="Legend-Test locations" svg:width="0.229cm" svg:height="0.229cm" svg:x="25.061cm" svg:y="8.444cm">
          <text:p text:style-name="P11"><text:span text:style-name="T10"/></text:p>
          <text:p text:style-name="P11"><text:span text:style-name="T10"/></text:p>
          <text:p text:style-name="P11"><text:span text:style-name="T11"><text:s text:c="12"/></text:span></text:p>
          <text:p text:style-name="P11"><text:span text:style-name="T11"/></text:p>
          <text:p text:style-name="P11"><text:span text:style-name="T11">BH2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6" draw:style-name="gr8" draw:text-style-name="P12" draw:layer="Legend-Test locations" svg:width="0.229cm" svg:height="0.229cm" svg:x="27.157cm" svg:y="11.85cm">
          <text:p text:style-name="P11"><text:span text:style-name="T11">BH5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7" draw:style-name="gr8" draw:text-style-name="P12" draw:layer="Legend-Test locations" svg:width="0.229cm" svg:height="0.229cm" svg:x="24.307cm" svg:y="11.809cm">
          <text:p text:style-name="P11"><text:span text:style-name="T11">BH6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231cm" svg:y1="4.789cm" svg:x2="21.498cm" svg:y2="4.789cm">
            <text:p/>
          </draw:line>
          <draw:line draw:style-name="gr9" draw:text-style-name="P13" draw:layer="Legend-Test locations" svg:x1="21.365cm" svg:y1="4.926cm" svg:x2="21.365cm" svg:y2="4.664cm">
            <text:p/>
          </draw:line>
          <draw:line draw:style-name="gr9" draw:text-style-name="P13" draw:layer="Legend-Test locations" svg:x1="21.267cm" svg:y1="4.885cm" svg:x2="21.456cm" svg:y2="4.7cm">
            <text:p/>
          </draw:line>
          <draw:line draw:style-name="gr9" draw:text-style-name="P13" draw:layer="Legend-Test locations" svg:x1="21.458cm" svg:y1="4.879cm" svg:x2="21.269cm" svg:y2="4.694cm">
            <text:p/>
          </draw:line>
        </draw:g>
        <draw:frame draw:style-name="gr10" draw:text-style-name="P14" draw:layer="Legend-Test locations" svg:width="0.485cm" svg:height="1.316cm" svg:x="25.356cm" svg:y="8.398cm">
          <draw:text-box>
            <text:p/>
          </draw:text-box>
        </draw:frame>
        <draw:frame draw:style-name="gr11" draw:text-style-name="P13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18" draw:style-name="gr8" draw:text-style-name="P12" draw:layer="Legend-Test locations" svg:width="0.279cm" svg:height="0.279cm" svg:x="21.648cm" svg:y="2.972cm">
          <text:p text:style-name="P11"><text:span text:style-name="T12"><text:s text:c="10"/></text:span></text:p>
          <text:p text:style-name="P11"><text:span text:style-name="T12"><text:s text:c="13"/></text:span></text:p>
          <text:p text:style-name="P11"><text:span text:style-name="T12"/></text:p>
          <text:p text:style-name="P11"><text:span text:style-name="T12"><text:s text:c="12"/></text:span></text:p>
          <text:p text:style-name="P11"><text:span text:style-name="T12"><text:s text:c="5"/></text:span><text:span text:style-name="T12">BH4</text:span></text:p>
          <text:p text:style-name="P11"><text:span text:style-name="T5"/></text:p>
          <text:p text:style-name="P11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1" draw:layer="layout" svg:x1="24.09cm" svg:y1="2.236cm" svg:x2="24.09cm" svg:y2="4.697cm">
          <text:p text:style-name="P21"><text:span text:style-name="T14">3m</text:span></text:p>
        </draw:measure>
        <draw:frame draw:style-name="gr14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7" draw:text-style-name="P13" draw:layer="layout" svg:x1="26.142cm" svg:y1="-0.106cm" svg:x2="26.102cm" svg:y2="0.035cm">
            <text:p/>
          </draw:line>
          <draw:line draw:style-name="gr17" draw:text-style-name="P13" draw:layer="layout" svg:x1="26.053cm" svg:y1="-0.324cm" svg:x2="25.983cm" svg:y2="-0.106cm">
            <text:p/>
          </draw:line>
          <draw:line draw:style-name="gr17" draw:text-style-name="P13" draw:layer="layout" svg:x1="26.1cm" svg:y1="0.04cm" svg:x2="26.056cm" svg:y2="-0.33cm">
            <text:p/>
          </draw:line>
          <draw:line draw:style-name="gr17" draw:text-style-name="P13" draw:layer="layout" svg:x1="26.141cm" svg:y1="-0.109cm" svg:x2="26.384cm" svg:y2="-0.109cm">
            <text:p/>
          </draw:line>
        </draw:g>
        <draw:g>
          <draw:frame draw:style-name="gr11" draw:text-style-name="P13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20" draw:layer="layout" svg:width="0.474cm" svg:height="0.854cm" svg:x="20.096cm" svg:y="-3.343cm">
          <draw:text-box>
            <text:p><text:span text:style-name="T17">N</text:span></text:p>
          </draw:text-box>
        </draw:frame>
        <draw:frame draw:style-name="gr22" draw:text-style-name="P13" draw:layer="layout" svg:width="13.24cm" svg:height="9.93cm" svg:x="4.184cm" svg:y="1.866cm">
          <draw:image xlink:href="Pictures/1000000000000640000004B0E8B4CB34F4D3FA75.png" xlink:type="simple" xlink:show="embed" xlink:actuate="onLoad" loext:mime-type="image/png">
            <text:p/>
          </draw:image>
        </draw:frame>
        <draw:frame draw:style-name="gr22" draw:text-style-name="P13" draw:layer="layout" svg:width="13.244cm" svg:height="9.933cm" svg:x="4.173cm" svg:y="12.57cm">
          <draw:image xlink:href="Pictures/1000000000000640000004B09F69158877551230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6-07T15:21:58.800000000</dc:date>
    <meta:editing-duration>PT9H49M49S</meta:editing-duration>
    <meta:editing-cycles>129</meta:editing-cycles>
    <meta:generator>LibreOffice/6.2.7.1$Windows_X86_64 LibreOffice_project/23edc44b61b830b7d749943e020e96f5a7df63bf</meta:generator>
    <meta:print-date>2020-05-15T13:17:26.462000000</meta:print-date>
    <meta:document-statistic meta:object-count="163"/>
  </office:meta>
</office:document-meta>
</file>